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uiten behandeling gesteld Marnixkade 6-5 1015X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, een dakterras met dakluik en dakramen aan de voorkant ten behoeve van woning</text:p>
            <text:p text:style-name="common-al">Besluit: buiten behandeling gesteld</text:p>
            <text:p text:style-name="common-al">Besluit verzonden op: 04-08-2026</text:p>
            <text:p text:style-name="common-al">Zaakadres: Marnixkade 6-5 1015XM Amsterdam</text:p>
            <text:p text:style-name="common-al">Zaaknummer: Z2026-019408</text:p>
            <text:p text:style-name="common-al">DSO-nummer: 202605010117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9408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8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408</meta:user-defined>
    <meta:user-defined meta:name="DCTERMS.abstract">plaatsen van een dakkapel, een dakterras met dakluik en dakramen aan de voorkant ten behoeve va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buiten behandeling gesteld Marnixkade 6-5 1015XM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37</meta:user-defined>
    <meta:user-defined meta:name="OVERHEIDop.GmbID/DC.identifier">gmb-2026-382837</meta:user-defined>
    <meta:user-defined meta:name="OVERHEIDop.versieInformatie"/>
  </office:meta>
</office:document-meta>
</file>