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duurzamen van Veilig Oord 9 5531XA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DSO ontvangen. De vergunning is aangevraagd voor het Verduurzamen van Veilig Oord 9 5531XA Bladel. Het kenmerk van de gemeente voor deze zaak is ZBLA2026-001324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9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828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324</meta:user-defined>
    <meta:user-defined meta:name="DCTERMS.abstract">Verduurzaming Veilig Oord 9</meta:user-defined>
    <dc:language>nl</dc:language>
    <meta:user-defined meta:name="OVERHEIDop.locatietype/OVERHEIDop.gebiedsmarkering">Vlak</meta:user-defined>
    <meta:user-defined meta:name="DC.title">Aanvraag vergunning voor het Verduurzamen van Veilig Oord 9 5531XA Blad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36</meta:user-defined>
    <meta:user-defined meta:name="OVERHEIDop.GmbID/DC.identifier">gmb-2026-382836</meta:user-defined>
    <meta:user-defined meta:name="OVERHEIDop.versieInformatie"/>
  </office:meta>
</office:document-meta>
</file>