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Sectie C - Dutch Design Week 2026, Daalakkersweg 2 5641J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874</text:p>
            <text:p text:style-name="common-al">Omschrijving: Sectie C - Dutch Design Week 2026</text:p>
            <text:p text:style-name="common-al">Datum evenement: 17 t/m 25 oktober 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Daalakkersweg 2 5641JA Eindhoven</text:p>
              </text:list-item>
            </text:list>
            <text:p text:style-name="common-al">Soort aanvraag: A-evenement</text:p>
            <text:p text:style-name="common-al">Besluit: Ter kennisgeving</text:p>
            <text:p text:style-name="common-al">Besluitdatum: 10-08-2026</text:p>
            <text:p text:style-name="common-al">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8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874</meta:user-defined>
    <meta:user-defined meta:name="DCTERMS.abstract">Sectie C - Dutch Design Week 2026</meta:user-defined>
    <dc:language>nl</dc:language>
    <meta:user-defined meta:name="OVERHEIDop.locatietype/OVERHEIDop.gebiedsmarkering">Punt</meta:user-defined>
    <meta:user-defined meta:name="DC.title">Besluit op aanvraag: Sectie C - Dutch Design Week 2026, Daalakkersweg 2 5641JA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35</meta:user-defined>
    <meta:user-defined meta:name="OVERHEIDop.GmbID/DC.identifier">gmb-2026-382835</meta:user-defined>
    <meta:user-defined meta:name="OVERHEIDop.versieInformatie"/>
  </office:meta>
</office:document-meta>
</file>