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Zocherstraat 41-3 1054L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constructieve stalen balk op de 4e verdieping</text:p>
            <text:p text:style-name="common-al">Besluit: verleend</text:p>
            <text:p text:style-name="common-al">Besluit verzonden op: 07-08-2026</text:p>
            <text:p text:style-name="common-al">Zaakadres: Zocherstraat 41-3 1054LS Amsterdam</text:p>
            <text:p text:style-name="common-al">Zaaknummer: Z2026-018018</text:p>
            <text:p text:style-name="common-al">DSO-nummer: 202604220000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8018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8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018</meta:user-defined>
    <meta:user-defined meta:name="DCTERMS.abstract">plaatsen van een constructieve stalen balk op de 4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Zocherstraat 41-3 1054LS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32</meta:user-defined>
    <meta:user-defined meta:name="OVERHEIDop.GmbID/DC.identifier">gmb-2026-382832</meta:user-defined>
    <meta:user-defined meta:name="OVERHEIDop.versieInformatie"/>
  </office:meta>
</office:document-meta>
</file>