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Enkhuizenstraat 5 te IJmuiden, DSO nummer 2026041000747, zaaknummer ODIJ-Z-26-179188</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namens het algemeen bestuur van Omgevingsdienst IJmond. De melding is gedaan voor de activiteit opslaan van gevaarlijke stoffen, anders dan organische peroxiden, in verpakking op de locatie Enkhuizenstraat 5 te IJmuiden.</text:p>
            <text:p text:style-name="common-al"/>
            <text:p text:style-name="common-al">
            <text:span text:style-name="nadrukvet">Waarom publiceert Omgevingsdienst IJmond dit bericht?</text:span>
          </text:p>
            <text:p text:style-name="common-al"> Dit bericht heeft uitsluitend een informatief karakter. Voor de activiteit opslaan van gevaarlijke stoffen, anders dan organische peroxiden, in verpakking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common-al">Hiervoor kunt u contact opnemen met Omgevingsdienst IJmond. Dit kan via telefoonnummer  0251 263 863. Bezoek voor de openingstijden van Omgevingsdienst IJmond de website '<text:a xlink:href="https://www.odijmond.nl/over-ons/contact/" xlink:type="simple">www.odijmond.nl</text:a>'
.;Omgevingsdienst IJmond heeft een melding ontvangen. Omgevingsdienst IJmond behandelt deze melding namens het algemeen bestuur van Omgevingsdienst IJmond. De melding is gedaan voor de activiteit opslaan van gevaarlijke stoffen in verpakking op de locatie Enkhuizenstraat 5 te IJmuiden. Betreft de inpandige opslag van maximaal minder dan 10.000 kg gevaarlijke stoffen. Uitpandige gasflessenopslag valt hier NIET onder.</text:p>
            <text:p text:style-name="common-al"/>
            <text:p text:style-name="common-al">
            <text:span text:style-name="nadrukvet">Waarom publiceert Omgevingsdienst IJmond dit bericht?</text:span>
          </text:p>
            <text:p text:style-name="common-al"> Dit bericht heeft uitsluitend een informatief karakter. Voor de activiteit opslaan van gevaarlijke stoffen in verpakking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8283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3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3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Enkhuizenstraat 5 te IJmuiden, DSO nummer 2026041000747, zaaknummer ODIJ-Z-26-179188</meta:user-defined>
    <meta:user-defined meta:name="DCTERMS.W3CDTF/DCTERMS.available">2026-08-12</meta:user-defined>
    <meta:user-defined meta:name="DCTERMS.W3CDTF/OVERHEIDop.jaargang">2026</meta:user-defined>
    <meta:user-defined meta:name="OVERHEIDop.publicationIssue">382831</meta:user-defined>
    <meta:user-defined meta:name="OVERHEIDop.GmbID/DC.identifier">gmb-2026-382831</meta:user-defined>
    <meta:user-defined meta:name="OVERHEIDop.versieInformatie"/>
  </office:meta>
</office:document-meta>
</file>