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7-08-2026 hebben wij een aanvraag reguliere omgevingsvergunning voor het bouwen van een woning op het adres Herikerweg (nabij 31) in Markelo ontvangen. Deze aanvraag staat ingeschreven onder zaaknummer 00001107697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7-08-2026 hebben wij een aanvraag Omgevingsvergunning enkelvoudig (regulier) ontvangen. De aanvraag heeft betrekking op de onderde(e)l(en):</text:p>
            <text:p text:style-name="common-al"/>
            <text:p text:style-name="common-al">Omgevingsplanactiviteit bouwwerk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8282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2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2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107697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07-08-2026 hebben wij een aanvraag reguliere omgevingsvergunning voor het bouwen van een woning op het adres Herikerweg (nabij 31) in Markelo ontvangen. Deze aanvraag staat ingeschreven onder zaaknummer 00001107697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29</meta:user-defined>
    <meta:user-defined meta:name="OVERHEIDop.GmbID/DC.identifier">gmb-2026-382829</meta:user-defined>
    <meta:user-defined meta:name="OVERHEIDop.versieInformatie"/>
  </office:meta>
</office:document-meta>
</file>