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27 woningen en 6 appartementen aan de Roefkade 2 t/m 60 en 82 t/m 88 (Middelsee) te Leeuwarden (OV-2026-03684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27 woningen en 6 appartementen aan de Roefkade 2 t/m 60 en 82 t/m 88 (Middelsee) te Leeuwarden. Bij ons geregistreerd onder kenmerk: OV-2026-036844. De verzenddatum van de omgevingsvergunning is 10-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28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6844</meta:user-defined>
    <dc:language>nl</dc:language>
    <meta:user-defined meta:name="OVERHEIDop.locatietype/OVERHEIDop.gebiedsmarkering">Vlak</meta:user-defined>
    <meta:user-defined meta:name="DC.title">Verleende omgevingsvergunning voor het bouwen van 27 woningen en 6 appartementen aan de Roefkade 2 t/m 60 en 82 t/m 88 (Middelsee) te Leeuwarden (OV-2026-036844)</meta:user-defined>
    <meta:user-defined meta:name="DCTERMS.W3CDTF/DCTERMS.available">2026-08-12</meta:user-defined>
    <meta:user-defined meta:name="DCTERMS.W3CDTF/OVERHEIDop.jaargang">2026</meta:user-defined>
    <meta:user-defined meta:name="OVERHEIDop.publicationIssue">382825</meta:user-defined>
    <meta:user-defined meta:name="OVERHEIDop.GmbID/DC.identifier">gmb-2026-382825</meta:user-defined>
    <meta:user-defined meta:name="OVERHEIDop.versieInformatie"/>
  </office:meta>
</office:document-meta>
</file>