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melding, : 8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8 augustus 2026 is een melding ontvangen waarvoor geen vergunningsplicht geldt voor de locatie Luxemburglaan 43, 5101ZH Dongen. De melding is geregistreerd onder zaaknummer Z2026-00001263. De melding betreft:</text:p>
            <text:p text:style-name="common-al">- container plaatsen 18-08-2026 tot 01-09-2026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info@dong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ngen</text:p>
            </table:table-cell>
            <table:table-cell office:value-type="string" table:style-name="header.C">
              <text:p text:style-name="headerright"><text:span text:style-name="nr">Nr. 38282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2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Dongen</meta:user-defined>
    <meta:user-defined meta:name="OVERHEID.Informatietype/DC.type">officiële publicatie</meta:user-defined>
    <meta:user-defined meta:name="OVERHEID.Gemeente/DCTERMS.publisher">Dongen</meta:user-defined>
    <meta:user-defined meta:name="OVERHEID.Gemeente/OVERHEID.authority">Dong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1263</meta:user-defined>
    <meta:user-defined meta:name="DCTERMS.abstract">Luxemburglaan 43, 5101ZH Dongen</meta:user-defined>
    <dc:language>nl</dc:language>
    <meta:user-defined meta:name="OVERHEIDop.locatietype/OVERHEIDop.gebiedsmarkering">Punt</meta:user-defined>
    <meta:user-defined meta:name="DC.title">Ontvangst melding, : 8 augustus 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22</meta:user-defined>
    <meta:user-defined meta:name="OVERHEIDop.GmbID/DC.identifier">gmb-2026-382822</meta:user-defined>
    <meta:user-defined meta:name="OVERHEIDop.versieInformatie"/>
  </office:meta>
</office:document-meta>
</file>