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Zaanhof 1 1013X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bestaande isolerende beglazing (circa 1991) door nieuwe isolerende beglazing</text:p>
            <text:p text:style-name="common-al">Besluit: verleend</text:p>
            <text:p text:style-name="common-al">Besluit verzonden op: 05-08-2026</text:p>
            <text:p text:style-name="common-al">Zaakadres: Zaanhof 1 1013XV Amsterdam</text:p>
            <text:p text:style-name="common-al">Zaaknummer: Z2026-018021</text:p>
            <text:p text:style-name="common-al">DSO-nummer: 202604220041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8021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82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021</meta:user-defined>
    <meta:user-defined meta:name="DCTERMS.abstract">vervangen van de bestaande isolerende beglazing (circa 1991) door nieuwe isolerende beglaz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Zaanhof 1 1013XV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20</meta:user-defined>
    <meta:user-defined meta:name="OVERHEIDop.GmbID/DC.identifier">gmb-2026-382820</meta:user-defined>
    <meta:user-defined meta:name="OVERHEIDop.versieInformatie"/>
  </office:meta>
</office:document-meta>
</file>