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5689 / Verleende omgevingsvergunning – onder voorwaarden / Molenweg-Sintelstraat 1a, 6051 BL te Maasbracht / Maasgouw / bekendgemaakt op 4 augustus 2026 / het verkrijgen van een opstelplaats ten behoeve van een vaste kraan en steiger bij de bouw van 16 appartementen / Activiteit: Opslaan roerende za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05689 / Verleende omgevingsvergunning – onder voorwaarden / Molenweg-Sintelstraat 1a, 6051 BL te Maasbracht / Maasgouw / bekendgemaakt op 4 augustus 2026 / het verkrijgen van een opstelplaats ten behoeve van een vaste kraan en steiger bij de bouw van 16 appartementen / Activiteit: Opslaan roerende zaken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<text:span text:style-name="nadrukondlijn">www.gemeentemaasgouw.nl/bezwaar-maken</text:span>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8281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5689 </meta:user-defined>
    <dc:language>nl</dc:language>
    <meta:user-defined meta:name="OVERHEIDop.locatietype/OVERHEIDop.gebiedsmarkering">Adres</meta:user-defined>
    <meta:user-defined meta:name="DC.title">Z2026-00005689 / Verleende omgevingsvergunning – onder voorwaarden / Molenweg-Sintelstraat 1a, 6051 BL te Maasbracht / Maasgouw / bekendgemaakt op 4 augustus 2026 / het verkrijgen van een opstelplaats ten behoeve van een vaste kraan en steiger bij de bouw van 16 appartementen / Activiteit: Opslaan roerende zak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818</meta:user-defined>
    <meta:user-defined meta:name="OVERHEIDop.GmbID/DC.identifier">gmb-2026-382818</meta:user-defined>
    <meta:user-defined meta:name="OVERHEIDop.versieInformatie"/>
  </office:meta>
</office:document-meta>
</file>