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CHNISCHE RECTIFICATIE - Verleende omgevingsvergunning (met BOPA) voor nieuwbouw van een hotel en het aanleggen/veranderen van een uitweg aan De Holle Bilt 1, 3732HM De Bilt, Z2025-0000311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besloten de volgende omgevingsvergunning te verlenen:</text:p>
            <text:p text:style-name="common-al">
            <text:span text:style-name="nadrukvet">Voor: </text:span>Nieuwbouw van een hotel en het aanleggen/veranderen van een uitweg</text:p>
            <text:p text:style-name="common-al">
            <text:span text:style-name="nadrukvet">Locatie: </text:span>De Holle Bilt 1, 3732HM De Bilt</text:p>
            <text:p text:style-name="common-al">
            <text:span text:style-name="nadrukvet">Datum verzending: </text:span>16 juli 2026</text:p>
            <text:p text:style-name="common-al">
            <text:span text:style-name="nadrukvet">Zaaknummer: </text:span>Z2025-00003113</text:p>
            <text:p text:style-name="common-al">
            <text:span text:style-name="nadrukvet">Type bekendmaking: Procedure Regulier</text:span>
          </text:p>
            <text:p text:style-name="common-al">
            <text:span text:style-name="nadrukvet">Bezwaar</text:span>
          </text:p>
            <text:p text:style-name="last-al">Dit betreft een technische rectificatie van een eerdere bekendmaking, teneinde het besluitvlak zichtbaar te maken op het Digitaal Stelsel Omgevingswet / Regels op de kaart. De oorspronkelijke publicatie is maatgevens voor de bezwaartermijn en kunt u hier nalezen: <text:a xlink:href="https://zoek.officielebekendmakingen.nl/gmb-2026-347125.html." xlink:type="simple">https://zoek.officielebekendmakingen.nl/gmb-2026-347125.html.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8281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1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5-00003113</meta:user-defined>
    <meta:user-defined meta:name="DCTERMS.abstract">Betreft: Besluit (met BOPA) op locatie De Holle Bilt 1, 3732HM De Bilt</meta:user-defined>
    <dc:language>nl</dc:language>
    <meta:user-defined meta:name="DC.title">TECHNISCHE RECTIFICATIE - Verleende omgevingsvergunning (met BOPA) voor nieuwbouw van een hotel en het aanleggen/veranderen van een uitweg aan De Holle Bilt 1, 3732HM De Bilt, Z2025-00003113</meta:user-defined>
    <meta:user-defined meta:name="OVERHEIDop.locatietype/OVERHEIDop.gebiedsmarkering">GeometrieRef</meta:user-defined>
    <meta:user-defined meta:name="DCTERMS.W3CDTF/DCTERMS.available">2026-08-12</meta:user-defined>
    <meta:user-defined meta:name="DCTERMS.W3CDTF/OVERHEIDop.jaargang">2026</meta:user-defined>
    <meta:user-defined meta:name="OVERHEIDop.externeBijlage">Afwijkvergunning|exb-2026-28549</meta:user-defined>
    <meta:user-defined meta:name="OVERHEIDop.publicationIssue">382817</meta:user-defined>
    <meta:user-defined meta:name="OVERHEIDop.GmbID/DC.identifier">gmb-2026-382817</meta:user-defined>
    <meta:user-defined meta:name="OVERHEIDop.versieInformatie"/>
  </office:meta>
</office:document-meta>
</file>