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One Day Choir op Beekstraat 1, 8162HA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One Day Choir op de locatie Beekstraat 1, 8162HA Epe.</text:p>
            <text:p text:style-name="common-al">Ontvangstdatum: 17 juli 2026</text:p>
            <text:p text:style-name="common-al">Zaaknummer: 1435878</text:p>
            <text:p text:style-name="common-al">Datum evenement: 28 november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 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28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9055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 One Day Choir op Beekstraat 1, 8162HA Ep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14</meta:user-defined>
    <meta:user-defined meta:name="OVERHEIDop.GmbID/DC.identifier">gmb-2026-382814</meta:user-defined>
    <meta:user-defined meta:name="OVERHEIDop.versieInformatie"/>
  </office:meta>
</office:document-meta>
</file>