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3-07-2026 hebben wij een aanvraag reguliere omgevingsvergunning voor het plaatsen van een tijdelijk woonunit op het adres Steenmorsweg 22 in Diepenheim ontvangen. Deze aanvraag staat ingeschreven onder zaaknummer 0000110245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3-07-2026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28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2451</meta:user-defined>
    <meta:user-defined meta:name="DCTERMS.abstract">het plaatsen van een tijdelijk woonun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3-07-2026 hebben wij een aanvraag reguliere omgevingsvergunning voor het plaatsen van een tijdelijk woonunit op het adres Steenmorsweg 22 in Diepenheim ontvangen. Deze aanvraag staat ingeschreven onder zaaknummer 00001102451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13</meta:user-defined>
    <meta:user-defined meta:name="OVERHEIDop.GmbID/DC.identifier">gmb-2026-382813</meta:user-defined>
    <meta:user-defined meta:name="OVERHEIDop.versieInformatie"/>
  </office:meta>
</office:document-meta>
</file>