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7120 / Verleende omgevingsvergunning – onder voorwaarden / Daalstraat 9, 6017 AD te Thorn / Maasgouw / bekendgemaakt op 3 augustus 2026 / het herstellen van het pleisterwerk op de buitenmuren en renoveren van dakkapellen / Activiteit: Bouwactiviteit (Omgevingsplan) / Activiteit: Opslaan roerende za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07120 / Verleende omgevingsvergunning – onder voorwaarden / Daalstraat 9, 6017 AD te Thorn / Maasgouw / bekendgemaakt op 3 augustus 2026 / het herstellen van het pleisterwerk op de buitenmuren en renoveren van dakkapellen / Activiteit: Bouwactiviteit (Omgevingsplan) / Activiteit: Opslaan roerende zaken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81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120 </meta:user-defined>
    <dc:language>nl</dc:language>
    <meta:user-defined meta:name="OVERHEIDop.locatietype/OVERHEIDop.gebiedsmarkering">Adres</meta:user-defined>
    <meta:user-defined meta:name="DC.title">Z2026-00007120 / Verleende omgevingsvergunning – onder voorwaarden / Daalstraat 9, 6017 AD te Thorn / Maasgouw / bekendgemaakt op 3 augustus 2026 / het herstellen van het pleisterwerk op de buitenmuren en renoveren van dakkapellen / Activiteit: Bouwactiviteit (Omgevingsplan) / Activiteit: Opslaan roerende zak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812</meta:user-defined>
    <meta:user-defined meta:name="OVERHEIDop.GmbID/DC.identifier">gmb-2026-382812</meta:user-defined>
    <meta:user-defined meta:name="OVERHEIDop.versieInformatie"/>
  </office:meta>
</office:document-meta>
</file>