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6205 / Weigering aanvraag omgevingsvergunning / De Peel 13h-335, 6097 NL te Heel / Maasgouw / bekendgemaakt op 31 juli 2026 / het permanent bewonen van een chale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06205 / Weigering aanvraag omgevingsvergunning / De Peel 13h-335, 6097 NL te Heel / Maasgouw / bekendgemaakt op 31 juli 2026 / het permanent bewonen van een chalet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8280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0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0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meta:user-defined meta:name="OVERHEIDop.referentienummer">Z2026-00006205 </meta:user-defined>
    <dc:language>nl</dc:language>
    <meta:user-defined meta:name="OVERHEIDop.locatietype/OVERHEIDop.gebiedsmarkering">Adres</meta:user-defined>
    <meta:user-defined meta:name="DC.title">Z2026-00006205 / Weigering aanvraag omgevingsvergunning / De Peel 13h-335, 6097 NL te Heel / Maasgouw / bekendgemaakt op 31 juli 2026 / het permanent bewonen van een chale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2807</meta:user-defined>
    <meta:user-defined meta:name="OVERHEIDop.GmbID/DC.identifier">gmb-2026-382807</meta:user-defined>
    <meta:user-defined meta:name="OVERHEIDop.versieInformatie"/>
  </office:meta>
</office:document-meta>
</file>