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Lange Heerenstraat, Korte Heerenstraat, Cathelijneweg en de Steenhovensedijk te Oostburg, Philipsweg, Cathelijnestraat en de Turkeijeweg te Waterlandkerkje</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het aanleggen van Stedin data glasvezelkabel aan de Lange Heerenstraat, Korte Heerenstraat, Cathelijneweg en de Steenhovensedijk te Oostburg, Philipsweg, Cathelijnestraat en de Turkeijeweg te Waterlandkerkje (FvB-PD220206-STN Zeeland Telecom route 2317) kadastraal bekend als gemeente Oostburg (OBG00), sectie P, nrs. 2210, 1537, 2606, 2600, 2625 en 1785, gemeente Oostburg, sectie O, nrs. 1082, 1089, 1107, 1061, 1059, 1060, 850 en 851, gemeente Oostburg, sectie EW, nrs. 211, 201, 162, 211 en 251, gemeente Oostburg (OBG00), sectie G, nrs. 395, 1044, 1051, 1059, 396, 89, 1100, 1067, gemeente Oostburg (OBG00), sectie H, nrs. 655, 735, 430, 738, 1320 en gemeente Oostburg (OBG00), sectie F, nrs. 897, 673 en 605, datum verzending besluit: 27-07-2026 (CLZ-00012730).</text:p>
              </text:list-item>
            </text:list>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28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2730</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erleende Omgevingsvergunning Lange Heerenstraat, Korte Heerenstraat, Cathelijneweg en de Steenhovensedijk te Oostburg, Philipsweg, Cathelijnestraat en de Turkeijeweg te Waterlandkerkje</meta:user-defined>
    <meta:user-defined meta:name="DCTERMS.W3CDTF/DCTERMS.available">2026-08-12</meta:user-defined>
    <meta:user-defined meta:name="DCTERMS.W3CDTF/OVERHEIDop.jaargang">2026</meta:user-defined>
    <meta:user-defined meta:name="OVERHEIDop.publicationIssue">382806</meta:user-defined>
    <meta:user-defined meta:name="OVERHEIDop.GmbID/DC.identifier">gmb-2026-382806</meta:user-defined>
    <meta:user-defined meta:name="OVERHEIDop.versieInformatie"/>
  </office:meta>
</office:document-meta>
</file>