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sieren van een kelderbak en doucheruimte bij slaapkamer aan de Dorpsstraat 1,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sieren van een kelderbak en doucheruimte bij slaapkamer aan de Dorpsstraat 1, Koudekerk aan den Rijn, geregistreerd onder nr. 0484395688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6-08-2026. De gemeente neemt daarover waarschijnlijk voor 01-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8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956884</meta:user-defined>
    <meta:user-defined meta:name="DCTERMS.abstract">Aanvraag vergunning voor het realsieren van een kelderbak en doucheruimte bij slaapkamer aan de Dorpsstraat 1, Koudekerk aan den Rijn</meta:user-defined>
    <dc:language>nl</dc:language>
    <meta:user-defined meta:name="OVERHEIDop.locatietype/OVERHEIDop.gebiedsmarkering">Vlak</meta:user-defined>
    <meta:user-defined meta:name="DC.title">Aanvraag vergunning voor het realsieren van een kelderbak en doucheruimte bij slaapkamer aan de Dorpsstraat 1, Koudekerk aan den Rijn</meta:user-defined>
    <meta:user-defined meta:name="DCTERMS.W3CDTF/DCTERMS.available">2026-08-12</meta:user-defined>
    <meta:user-defined meta:name="DCTERMS.W3CDTF/OVERHEIDop.jaargang">2026</meta:user-defined>
    <meta:user-defined meta:name="OVERHEIDop.publicationIssue">382805</meta:user-defined>
    <meta:user-defined meta:name="OVERHEIDop.GmbID/DC.identifier">gmb-2026-382805</meta:user-defined>
    <meta:user-defined meta:name="OVERHEIDop.versieInformatie"/>
  </office:meta>
</office:document-meta>
</file>