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bouwen van de bedrijfsruimte naar appartementen, Burgemeester de Bruïnelaan 146A, 3331AJ Zwij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Zwijndrecht heeft een Aanvraag voor een Omgevingsvergunning ontvangen voor het verbouwen van de bedrijfsruimte naar appartementen op locatie Burgemeester de Bruïnelaan 146A, 3331AJ Zwijndrecht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9487.</text:p>
            <text:p text:style-name="common-al">
            <text:span text:style-name="nadrukvet">Waarom publiceert de gemeente Zwijndrecht dit bericht?</text:span>
          </text:p>
            <text:p text:style-name="common-al">Met dit bericht laat de gemeente Zwijndrecht u weten dat er misschien iets verandert in uw omgeving. Dan kunt u op tijd reageren als u het hier niet mee eens bent.</text:p>
            <text:p text:style-name="common-al">
            <text:span text:style-name="nadrukvet">Wanneer neemt de gemeente Zwijndrecht een besluit over de aanvraag van de vergunning?</text:span>
          </text:p>
            <text:p text:style-name="common-al">De gemeente Zwijndrecht heeft de aanvraag voor een vergunning ontvangen op 2 april 2026 en neemt daarover waarschijnlijk 6 augustus 2026 een besluit. Als de vergunning wordt verleend, publiceert de gemeente Zwijndrecht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Zwijndrecht. Dit kan via het telefoonnummer 14 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8280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0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0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ij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9487</meta:user-defined>
    <meta:user-defined meta:name="DCTERMS.abstract">Betreft: Aanvraag op locatie Burgemeester de Bruïnelaan 146A, 3331AJ Zwijndrecht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vergunning voor het verbouwen van de bedrijfsruimte naar appartementen, Burgemeester de Bruïnelaan 146A, 3331AJ Zwijndrech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02</meta:user-defined>
    <meta:user-defined meta:name="OVERHEIDop.GmbID/DC.identifier">gmb-2026-382802</meta:user-defined>
    <meta:user-defined meta:name="OVERHEIDop.versieInformatie"/>
  </office:meta>
</office:document-meta>
</file>