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986 / Buiten behandeling stellen melding / Suikerdoossingel 55, 6051 HN te Maasbracht / Maasgouw / bekendgemaakt op 3 augustus 2026 / het organiseren en houden van het evenement “Afsluiting KVW Maasbracht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10986 / Buiten behandeling stellen melding / Suikerdoossingel 55, 6051 HN te Maasbracht / Maasgouw / bekendgemaakt op 3 augustus 2026 / het organiseren en houden van het evenement “Afsluiting KVW Maasbracht”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8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2026-00010986 </meta:user-defined>
    <dc:language>nl</dc:language>
    <meta:user-defined meta:name="OVERHEIDop.locatietype/OVERHEIDop.gebiedsmarkering">Adres</meta:user-defined>
    <meta:user-defined meta:name="DC.title">Z2026-00010986 / Buiten behandeling stellen melding / Suikerdoossingel 55, 6051 HN te Maasbracht / Maasgouw / bekendgemaakt op 3 augustus 2026 / het organiseren en houden van het evenement “Afsluiting KVW Maasbracht”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800</meta:user-defined>
    <meta:user-defined meta:name="OVERHEIDop.GmbID/DC.identifier">gmb-2026-382800</meta:user-defined>
    <meta:user-defined meta:name="OVERHEIDop.versieInformatie"/>
  </office:meta>
</office:document-meta>
</file>