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De Moucheronstraat 32, 2593 RA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kappen van 1 apenboom (stamomtrek 100 cm), staande in de achtertuin van het perceel De Moucheronstraat 32</text:p>
            <text:p text:style-name="common-al"/>
            <text:p text:style-name="common-al">Ons kenmerk: VTH2026-66320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Haagse Hout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De Moucheronstraat 32, 2593 RA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09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82797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79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79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VTH2026-66320</meta:user-defined>
    <meta:user-defined meta:name="DCTERMS.abstract">het kappen van 1 apenboom (stamomtrek 100 cm), staande in de achtertuin van het perceel De Moucheronstraat 32</meta:user-defined>
    <dc:language>nl</dc:language>
    <meta:user-defined meta:name="OVERHEIDop.locatietype/OVERHEIDop.gebiedsmarkering">Punt</meta:user-defined>
    <meta:user-defined meta:name="DC.title">Omgevingsvergunning - Aangevraagd, De Moucheronstraat 32, 2593 RA 's-Gravenhage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797</meta:user-defined>
    <meta:user-defined meta:name="OVERHEIDop.GmbID/DC.identifier">gmb-2026-382797</meta:user-defined>
    <meta:user-defined meta:name="OVERHEIDop.versieInformatie"/>
  </office:meta>
</office:document-meta>
</file>