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1">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1-3">
      <text:list-level-style-bullet text:bullet-char="•" text:level="1">
        <style:list-level-properties text:min-label-width="10mm"/>
      </text:list-level-style-bullet>
    </text:list-style>
    <text:list-style style:name="id1-3-2-2-1-45-1-3-1">
      <text:list-level-style-bullet text:bullet-char="•" text:level="1">
        <style:list-level-properties text:min-label-width="10mm"/>
      </text:list-level-style-bullet>
    </text:list-style>
    <text:list-style style:name="id1-3-2-2-1-45-1-3-2">
      <text:list-level-style-bullet text:bullet-char="•" text:level="1">
        <style:list-level-properties text:min-label-width="10mm"/>
      </text:list-level-style-bullet>
    </text:list-style>
    <text:list-style style:name="id1-3-2-2-1-45-1-3-3">
      <text:list-level-style-bullet text:bullet-char="•" text:level="1">
        <style:list-level-properties text:min-label-width="10mm"/>
      </text:list-level-style-bullet>
    </text:list-style>
    <text:list-style style:name="id1-3-2-2-1-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5-2-3">
      <text:list-level-style-bullet text:bullet-char="•" text:level="1">
        <style:list-level-properties text:min-label-width="10mm"/>
      </text:list-level-style-bullet>
    </text:list-style>
    <text:list-style style:name="id1-3-2-2-1-45-2-3-1">
      <text:list-level-style-bullet text:bullet-char="•" text:level="1">
        <style:list-level-properties text:min-label-width="10mm"/>
      </text:list-level-style-bullet>
    </text:list-style>
    <text:list-style style:name="id1-3-2-2-1-45-2-3-2">
      <text:list-level-style-bullet text:bullet-char="•" text:level="1">
        <style:list-level-properties text:min-label-width="10mm"/>
      </text:list-level-style-bullet>
    </text:list-style>
  </office:automatic-styles>
  <office:body>
    <office:text>
      <text:p text:style-name="new_page_staatscourant"/>
      <text:p text:style-name="single-kop-titel">Verkeersbesluit blauwe zones omgeving Noordplein en Oranjewijk, Ede Gemeente Ede </text:p>
      <text:section text:name="regeling_id1-3-2" text:style-name="regeling">
        <text:section text:name="aanhef_id1-3-2-1" text:style-name="aanhef"/>
        <text:section text:name="regeling-tekst_id1-3-2-2" text:style-name="regeling-tekst">
          <text:section text:name="tekst_id1-3-2-2-1" text:style-name="tekst">
            <text:p text:style-name="common-al">Registratienummer 20260803992377</text:p>
            <text:p text:style-name="common-al">Ede</text:p>
            <text:p text:style-name="common-al">3 augustus 2026</text:p>
            <text:p text:style-name="common-al">Het college van burgemeester wethouders van Ede;</text:p>
            <text:p text:style-name="tussenkopcur">Overwegende dat:</text:p>
            <text:p text:style-name="common-al">De Padberglaan, Ariënsweg, Stationsweg, Keetmolenweg, Parkweg, Blokkenweg, Jan Linsestraat, Nassaulaan en Hoog Maanen in Ede voor het openbaar verkeer openstaande wegen zijn;</text:p>
            <text:p text:style-name="common-al">de hierboven genoemde wegen wegen zijn zoals bedoeld in artikel 1 lid 1 onder b van de Wegenverkeerswet 1994;</text:p>
            <text:p text:style-name="common-al">deze wegen in eigendom, beheer en onderhoud zijn bij de gemeente Ede.</text:p>
            <text:p text:style-name="tussenkopcur">Overwegende dat:</text:p>
            <text:p text:style-name="common-al">op 1 augustus de P+R-parkeergarage bij Station Ede-Wageningen aan het Polar Bearsplein in Ede is opengesteld;</text:p>
            <text:p text:style-name="common-al">dit een betaalde parkeervoorziening is, waardoor parkerende treinreizigers uit zullen wijken naar omliggende gratis alternatieven;</text:p>
            <text:p text:style-name="common-al">de gemeente daarom de parkeerregulering van de omliggende wijken bekijkt en waar nodig aanpast, zo ook de bestaande blauwe zones welke rondom station Ede-Wageningen zijn gelegen, op het Polar Bearsplein, in de Oranjewijk en rondom het Noordplein.</text:p>
            <text:p text:style-name="tussenkopcur">Overwegende dat:</text:p>
            <text:p text:style-name="common-al">geconstateerd wordt dat de blauwe zone in de Oranjewijk tussen verschillende straten onderling verschillende maximale parkeertijden (max. 1,5 uur en max. 2 uur) hanteert en deze zelfs door elkaar heen lopen;</text:p>
            <text:p text:style-name="common-al">dit de duidelijkheid, handhaafbaarheid en overzichtelijkheid van de betreffende blauwe zones niet ten goede komt, doordat hierdoor veel verschillende borden en onderborden toegepast dienen te worden;</text:p>
            <text:p text:style-name="common-al">de gemeente het wenselijk acht deze maximale parkeertijden gelijk te trekken, waardoor één zone ontstaat, aan de randen omgeven met eenduidige bebording, wat het risico op vergissingen en onduidelijkheid verkleint en de mogelijkheid tot handhaving van de maximale parkeerduur herstelt;</text:p>
            <text:p text:style-name="common-al">de omvang van de zone en werkingstijden gelijk blijven aan hoe deze oorspronkelijk zijn gesitueerd en buiten feitelijk aanwezig zijn;</text:p>
            <text:p text:style-name="common-al">de gehele zone een parkeerduur van max. 2 uur zal krijgen, aansluitend op de zone rond het Noordplein.</text:p>
            <text:p text:style-name="common-al"/>
            <text:p text:style-name="tussenkopcur">Overwegende dat:</text:p>
            <text:p text:style-name="common-al">er tot de blauwe zone op het Polar Bearsplein pas <text:a xlink:href="https://zoek.officielebekendmakingen.nl/gmb-2024-120844.html" xlink:type="simple">recentelijk is besloten</text:a> en deze recent gerealiseerd en vormgegeven is, waardoor het voor deze blauwe zone niet noodzakelijk is wijzigingen door te voeren.</text:p>
            <text:p text:style-name="tussenkopcur">Overwegende dat:</text:p>
            <text:p text:style-name="common-al">de blauwe zone rondom het Noordplein recentelijk is herzien in het kader van werkzaamheden aan/om het Noordplein, de Keetmolenweg, de Ariënsweg en de Stationsweg, inclusief de realisatie van een nieuwe K+R parkeerplaats, maar deze wijzigingen tot op heden niet zijn vastgelegd;</text:p>
            <text:p text:style-name="common-al">dit hersteld dient te worden, waardoor deze wijzigingen opgenomen worden in dit besluit;</text:p>
            <text:p text:style-name="common-al">de gemeente enige tijd geleden een nieuwe blauwe zone heeft gerealiseerd op het Noordplein, gelijktijdig met de inrichting van de Stationsweg als fietsstraat en het opleveren van het Noordplein door project Spoorzone, waarbij ook de P+R parkeerplaats op deze locatie definitief is verdwenen;</text:p>
            <text:p text:style-name="common-al">deze zijde van het station in de nieuwe situatie slechts gebruikt dient te worden om treinreizigers (kortstondig) af te zetten op de nieuw aangewezen K+R parkeerplaatsen;</text:p>
            <text:p text:style-name="common-al">er voor parkeren alternatieven waren/zijn, zoals de tijdelijke P+R achteraan het WFC-terrein en vanaf 1 augustus de nieuwe betaalde parkeergarage;</text:p>
            <text:p text:style-name="common-al">het, ten behoeve van het juiste gebruik van het Noordplein en omgeving, noodzakelijk werd/wordt geacht een blauwe zone in te stellen met een maximale parkeerduur van 2 uur (aansluitend op de bestaande blauwe zone bij het Noordplein), op het (ver)nieuw(d)e stukje Ariënsweg en de Keetmolenweg, waarlangs parkeerplaatsen bij Kappa-Docië en een K+R zijn gerealiseerd (uitgezonderd de K+R-plaatsen);</text:p>
            <text:p text:style-name="common-al">de K+R-plaatsen, aansluitend op de geldende blauwe zone op de K+R op het Polar Bearsplein, zijn voorzien van een maximale parkeerduur van een halfuur.</text:p>
            <text:p text:style-name="tussenkopcur">Overwegende dat:</text:p>
            <text:p text:style-name="common-al">daarmee in de praktijk een situatie is ontstaan waarbij twee blauwe zones relatief dicht op elkaar gelegen gebruik maken van een maximale parkeerduur van 2 uur, zij het op andere werkingstijden;</text:p>
            <text:p text:style-name="common-al">daarom de wens is ontstaan om deze twee blauwe zones, over de Stationsweg heen, aan elkaar te koppelen, ook omdat verkeer daarmee op de Stationsweg zelf gewezen wordt op het binnenrijden van de betreffende blauwe zone(s), waardoor beter zicht ontstaat op deze bebording dan als deze bij het afslaan vanaf de Stationsweg geplaatst wordt, op de Keetmolenweg en Ariënsweg zelf;</text:p>
            <text:p text:style-name="common-al">de uitbreiding van de blauwe zone (Keetmolenweg, (ver)nieuw(d)e deel Ariënsweg en Stationsweg) geen beperking van de werkingstijden zal kennen (gedurende de hele dag), vanwege de ligging op de route van/naar het station, terwijl de bestaande blauwe zone de bestaande werkingstijden (ma - vr 10:00 tot 14:00 uur) zal behouden.</text:p>
            <text:p text:style-name="tussenkopcur">Voorts overwegende dat:</text:p>
            <text:p text:style-name="common-al">om de verkeersveiligheid op de weg te verzekeren, weggebruikers en passagiers te beschermen, de weg in stand te houden, de bruikbaarheid daarvan te waarborgen en door het verkeer veroorzaakte overlast, hinder of schade te voorkomen of beperken, het noodzakelijk is om overeenkomstig bijgevoegde tekening verkeersmaatregelen in te stellen.</text:p>
            <text:p text:style-name="common-al"/>
            <text:p text:style-name="common-al"/>
            <text:p text:style-name="tussenkopcur">Voorts overwegende dat:</text:p>
            <text:p text:style-name="common-al">Overeenkomstig het gestelde in artikel 24 BABW overleg is gevoerd met de korpschef van politie, in deze diens gemandateerde, en deze positief heeft geadviseerd.</text:p>
            <text:p text:style-name="tussenkopcur">Mede gelet op het bepaalde in:</text:p>
            <text:list text:style-name="id1-3-2-2-1-41">
              <text:list-item text:style-override="id1-3-2-2-1-41-1">
                <text:number>•</text:number>
                <text:p text:style-name="al">Hoofdstuk I artikel 2 en hoofdstuk II paragraaf 2 van de Wegenverkeerswet 1994;</text:p>
              </text:list-item>
            </text:list>
            <text:p text:style-name="common-al">Het Reglement verkeersregels en verkeerstekens 1990 (RVV 1990);</text:p>
            <text:p text:style-name="common-al">Het bepaalde in de paragrafen 6 en 7 van het Besluit administratieve bepalingen inzake het wegverkeer (BABW).</text:p>
            <text:p text:style-name="tussenkopcur">Besluit</text:p>
            <text:list text:style-name="id1-3-2-2-1-45">
              <text:list-item text:style-override="id1-3-2-2-1-45-1">
                <text:number>1.</text:number>
                <text:p text:style-name="al">Overeenkomstig bijgevoegde tekening de volgende verkeersmaatregelen te treffen:</text:p>
                <text:list text:style-name="id1-3-2-2-1-45-1-3">
                  <text:list-item text:style-override="id1-3-2-2-1-45-1-3-1">
                    <text:number>•</text:number>
                    <text:p text:style-name="al">het gelijktrekken van de maximale parkeerduur binnen de bestaande blauwe zone(s) in de Oranjewijk (op de Parkweg, Blokkenweg, Jan Linsestraat, Nassaulaan en Hoog Maanen), binnen de bestaande werkingstijden, naar max. 2 uur, door het vervangen, waar mogelijk logischer plaatsen en verwijderen van conflicterende bebording door middel van de (ver)plaatsing/het verwijderen van de borden E09zb en E09ze uit bijlage 1 van het Reglement Verkeersregels en Verkeerstekens 1990 (RVV 1990);</text:p>
                  </text:list-item>
                  <text:list-item text:style-override="id1-3-2-2-1-45-1-3-2">
                    <text:number>•</text:number>
                    <text:p text:style-name="al">het instellen van een blauwe zone op het (ver)nieuw(d)e gedeelte van de Ariënsweg, parallel aan de Stationsweg, op de Stationsweg, tussen de Keetmolenweg en de Ariënsweg en op de Keetmolenweg, uitgezonderd het gedeelte ter hoogte van de K+R bij station Ede-Wageningen, met een maximale parkeerduur van 2 uur door de (ver)plaatsing van de borden E09zb en E09ze uit bijlage 1 van het Reglement Verkeersregels en Verkeerstekens 1990 (RVV 1990);</text:p>
                  </text:list-item>
                  <text:list-item text:style-override="id1-3-2-2-1-45-1-3-3">
                    <text:number>•</text:number>
                    <text:p text:style-name="al">het instellen van een blauwe zone op de Keetmolenweg, het gedeelte ter hoogte van de K+R bij station Ede-Wageningen, met een maximale parkeerduur van 0,5 uur door de (ver)plaatsing van de borden E09zb en E09ze uit bijlage 1 van het Reglement Verkeersregels en Verkeerstekens 1990 (RVV 1990).</text:p>
                  </text:list-item>
                </text:list>
              </text:list-item>
              <text:list-item text:style-override="id1-3-2-2-1-45-2">
                <text:number>2.</text:number>
                <text:p text:style-name="al">Een afschrift te zenden aan </text:p>
                <text:list text:style-name="id1-3-2-2-1-45-2-3">
                  <text:list-item text:style-override="id1-3-2-2-1-45-2-3-1">
                    <text:number>•</text:number>
                    <text:p text:style-name="al">De brandweercommandant van Ede;</text:p>
                  </text:list-item>
                  <text:list-item text:style-override="id1-3-2-2-1-45-2-3-2">
                    <text:number>•</text:number>
                    <text:p text:style-name="al">De teamchef van politie van het basisteam Ede</text:p>
                  </text:list-item>
                </text:list>
              </text:list-item>
            </text:list>
            <text:p text:style-name="common-al"/>
            <text:p text:style-name="common-al">burgemeester en wethouders,</text:p>
            <text:p text:style-name="common-al">Namens dezen,</text:p>
            <text:p text:style-name="common-al"/>
            <text:p text:style-name="common-al">Annelies van Voskuilen </text:p>
            <text:p text:style-name="common-al">Afdelingsmanager ruimtelijke dienstverlening</text:p>
            <text:p text:style-name="common-al"/>
            <text:p text:style-name="common-al">Bijlage 1 - Tekening Oranjewijk</text:p>
            <text:p text:style-name="common-al">Bijlage 2 - Tekening Noordplein</text:p>
            <text:p text:style-name="common-al"/>
            <text:p text:style-name="tussenkopcur">Bent u het niet eens met dit besluit?</text:p>
            <text:p text:style-name="common-al"/>
            <text:p text:style-name="common-al">Neem dan eerst contact met ons op voor een gesprek of uitleg. Dat kan door te bellen naar telefoonnummer 14 0318. U kunt daarna bezwaar maken. Doe dit binnen zes weken na de verzenddatum van dit besluit.</text:p>
            <text:p text:style-name="common-al"/>
            <text:p text:style-name="common-al">U kunt op twee manieren bezwaar maken.</text:p>
            <text:p text:style-name="common-al">Vul digitaal het formulier ‘bezwaarschrift indienen’ in op <text:a xlink:href="http://www.ede.nl/bezwaarmaken" xlink:type="simple">www.ede.nl/bezwaarmaken</text:a>.</text:p>
            <text:p text:style-name="common-al">Of stuur ons een brief. Noem in uw brief:</text:p>
            <text:p text:style-name="common-al">uw naam, adres en telefoonnummer;</text:p>
            <text:p text:style-name="common-al">de datum waarop u uw brief schrijft;</text:p>
            <text:p text:style-name="common-al">tegen welk besluit u bezwaar maakt. Noem daarvoor ons kenmerk of besluitnummer en de datum van het besluit. U kunt ook een kopie van dit besluit meesturen;</text:p>
            <text:p text:style-name="common-al">de reden waarom u het niet eens bent met dit besluit;</text:p>
            <text:p text:style-name="common-al">uw handtekening.</text:p>
            <text:p text:style-name="common-al"> </text:p>
            <text:p text:style-name="last-al">Het besluit blijft geldig totdat uw bezwaar is behandeld. Kunt u niet wachten op de uitkomst van de bezwaarprocedure en is er sprake van spoed? Dan kunt u, nadat u bezwaar heeft gemaakt, de Rechtbank Gelderland vragen om een voorlopige voorziening. Meer informatie hierover vindt u op <text:a xlink:href="http://www.rechtspraak.nl/" xlink:type="simple">www.rechtspraak.nl</text:a>.</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279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Blauwe zones - Omgeving Noordplein en Oranjewijk, E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20260803992377</meta:user-defined>
    <meta:user-defined meta:name="OVERHEIDop.verkeersbordcode">E10</meta:user-defined>
    <meta:user-defined meta:name="OVERHEIDop.verkeersbordcode">WM1</meta:user-defined>
    <dc:language>nl</dc:language>
    <meta:user-defined meta:name="OVERHEIDop.locatietype/OVERHEIDop.gebiedsmarkering">Vlak</meta:user-defined>
    <meta:user-defined meta:name="OVERHEIDop.locatietype/OVERHEIDop.gebiedsmarkering">Vlak</meta:user-defined>
    <meta:user-defined meta:name="DC.title">Verkeersbesluit blauwe zones omgeving Noordplein en Oranjewijk, Ede Gemeente Ede</meta:user-defined>
    <meta:user-defined meta:name="DCTERMS.W3CDTF/DCTERMS.available">2026-08-12</meta:user-defined>
    <meta:user-defined meta:name="OVERHEIDop.externeBijlage">Bijlage 1 - Tekening Oranjewijk|exb-2026-28545</meta:user-defined>
    <meta:user-defined meta:name="OVERHEIDop.externeBijlage">Bijlage 2 - Tekening Noordplein|exb-2026-28546</meta:user-defined>
    <meta:user-defined meta:name="DCTERMS.W3CDTF/OVERHEIDop.jaargang">2026</meta:user-defined>
    <meta:user-defined meta:name="OVERHEIDop.publicationIssue">382795</meta:user-defined>
    <meta:user-defined meta:name="OVERHEIDop.GmbID/DC.identifier">gmb-2026-382795</meta:user-defined>
    <meta:user-defined meta:name="OVERHEIDop.versieInformatie"/>
  </office:meta>
</office:document-meta>
</file>