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wijzigen van de pui, gevelreclame en begane grond Grote Markt 25 en wijzigen gevelreclame Korte Brugstraat 3 aan Grote Markt 25, Korte Brugstraat 3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Buitenplanse omgevingsplanactiviteit bouwwerken </text:p>
            <text:p text:style-name="common-al">- Omgevingsplanactiviteit afwijken regels Omgevingsplan (binnenplans)</text:p>
            <text:p text:style-name="common-al">- Technische bouwactiviteit</text:p>
            <text:p text:style-name="common-al">- Rijksmonumenten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0-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124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let op: niet van toepassing bij spoed of de dag na bekendmaking</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124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27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1242</meta:user-defined>
    <meta:user-defined meta:name="DCTERMS.abstract">het wijzigen van de pui, gevelreclame en begane grond Grote Markt 25 en wijzigen gevelreclame Korte Brugstraat 3</meta:user-defined>
    <dc:language>nl</dc:language>
    <meta:user-defined meta:name="OVERHEIDop.locatietype/OVERHEIDop.gebiedsmarkering">Vlak</meta:user-defined>
    <meta:user-defined meta:name="DC.title">Omgevingsvergunning verleend voor het wijzigen van de pui, gevelreclame en begane grond Grote Markt 25 en wijzigen gevelreclame Korte Brugstraat 3 aan Grote Markt 25, Korte Brugstraat 3 Breda</meta:user-defined>
    <meta:user-defined meta:name="DCTERMS.W3CDTF/DCTERMS.available">2026-08-12</meta:user-defined>
    <meta:user-defined meta:name="DCTERMS.W3CDTF/OVERHEIDop.jaargang">2026</meta:user-defined>
    <meta:user-defined meta:name="OVERHEIDop.publicationIssue">382794</meta:user-defined>
    <meta:user-defined meta:name="OVERHEIDop.GmbID/DC.identifier">gmb-2026-382794</meta:user-defined>
    <meta:user-defined meta:name="OVERHEIDop.versieInformatie"/>
  </office:meta>
</office:document-meta>
</file>