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ontheffing art.35 Alcoholwet op 11 augustus 2026, Fanzone Olympiakos - De Kolk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2-08-2026</text:p>
            <text:p text:style-name="common-al">
            <text:span text:style-name="nadrukvet">Omschrijving: </text:span>Ontheffing art.35 Alcoholwet (De Kolk 10 6541 AV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95135</text:p>
            <text:p text:style-name="common-al">
            <text:span text:style-name="nadrukvet">Product: </text:span>Ontheffing art.35 Alcoholwet</text:p>
            <text:p text:style-name="common-al">
            <text:span text:style-name="nadrukvet">Ontvangst: </text:span>27-07-2026</text:p>
            <text:p text:style-name="common-al">
            <text:span text:style-name="nadrukvet">Definitieve beschikking verzonden: </text:span>1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0 augustus 2026 tot en met 2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95135/23473554-a193-4e35-b237-f5cfe003f156.pdf" xlink:type="simple">https://besluitenapv.nijmegen.nl/ZD2600095135/23473554-a193-4e35-b237-f5cfe003f156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279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ontheffing art.35 Alcoholwet op 11 augustus 2026, Fanzone Olympiakos - De Kolk te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93</meta:user-defined>
    <meta:user-defined meta:name="OVERHEIDop.GmbID/DC.identifier">gmb-2026-382793</meta:user-defined>
    <meta:user-defined meta:name="OVERHEIDop.versieInformatie"/>
  </office:meta>
</office:document-meta>
</file>