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verplaatsen van bestaande gevelreclame en verwijderen bestaande gevelreclame, Robonsbosweg 7, 1816 MK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Robonsbosweg 7, 1816 MK Alkmaar<text:span text:style-name="nadrukvet">; </text:span>het verplaatsen van bestaande gevelreclame en verwijderen bestaande gevelreclame</text:p>
            <text:p text:style-name="common-al">
            
          </text:p>
            <text:p text:style-name="common-al">Verzenddatum:  10-08-2026 </text:p>
            <text:p text:style-name="common-al">Zaaknummer: 00001387921</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8279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9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9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387921</meta:user-defined>
    <dc:language>nl</dc:language>
    <meta:user-defined meta:name="OVERHEIDop.locatietype/OVERHEIDop.gebiedsmarkering">Punt</meta:user-defined>
    <meta:user-defined meta:name="DC.title">Omgevingsvergunning regulier Verleend: het verplaatsen van bestaande gevelreclame en verwijderen bestaande gevelreclame, Robonsbosweg 7, 1816 MK Alkmaar</meta:user-defined>
    <meta:user-defined meta:name="DCTERMS.W3CDTF/DCTERMS.available">2026-08-12</meta:user-defined>
    <meta:user-defined meta:name="DCTERMS.W3CDTF/OVERHEIDop.jaargang">2026</meta:user-defined>
    <meta:user-defined meta:name="OVERHEIDop.publicationIssue">382792</meta:user-defined>
    <meta:user-defined meta:name="OVERHEIDop.GmbID/DC.identifier">gmb-2026-382792</meta:user-defined>
    <meta:user-defined meta:name="OVERHEIDop.versieInformatie"/>
  </office:meta>
</office:document-meta>
</file>