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maatwerkvoorschriften, maatwerkvoorschriften, een ontheffing voor werkzaamheden buiten reguliere werktijden met mogelijk geluidsoverlast, Luxemburgweg 5, 4455 TM te Nieuwdorp [Zaaknummer Z2026-MV0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Borsele maken bekend dat voor bovengenoemde aanvraag maatwerkvoorschriften zijn opgelegd. De maatwerkvoorschriften gaan over het uitvoeren van werkzaamheden in de maanden augustus, september en oktober 2026, ten behoeve van het bouwen van een converterstation voor het project Net op zee Nederwiek 1 (Alpha) op het perceel Luxemburgweg 5, 4455 TM te Nieuwdorp. Meer specifiek voor het realiseren van twee trafowanden met glijbekisting, om de hiermee samenhangende betonstort werkzaamheden uit te voeren buitenom de reguliere werktijden.</text:p>
            <text:p text:style-name="common-al">
            <text:span text:style-name="nadrukvet"/>
          </text:p>
            <text:p text:style-name="common-al">
            <text:span text:style-name="nadrukvet">Verzenddatum besluit:</text:span> 7 augustus 2026</text:p>
            <text:p text:style-name="common-al">
            <text:span text:style-name="nadrukvet">Locatie:</text:span> Luxemburgweg 5, 4455 TM te Nieuwdorp</text:p>
            <text:p text:style-name="common-al">
            <text:span text:style-name="nadrukvet">Zaakomschrijving:</text:span> maatwerkvoorschriften, een ontheffing voor werkzaamheden buiten reguliere werktijden met mogelijk geluidsoverlast</text:p>
            <text:p text:style-name="common-al">
            <text:span text:style-name="nadrukvet">Zaaknummer</text:span>: Z2026-MV01</text:p>
            <text:p text:style-name="common-al">
            <text:span text:style-name="nadrukvet"/>
          </text:p>
            <text:p text:style-name="common-al">
            <text:span text:style-name="nadrukvet">Activiteit(en):</text:span> Maatwerkvoorschrift aanvragen bij de gemeente, de rijksoverheid of de provincie</text:p>
            <text:p text:style-name="common-al">
            <text:span text:style-name="nadrukvet">Geldigheidsduur</text:span>: de genoemde ontheffing wordt verleend voor de periode vanaf 24 augustus 2026 tot en met 9 oktober 2026.</text:p>
            <text:p text:style-name="common-al">
            <text:span text:style-name="nadrukvet"/>
          </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www.borsele.nl/bezwaarschrift.</text:p>
            <text:p text:style-name="common-al">
            <text:span text:style-name="nadrukvet">Voorlopige voorziening</text:span>
          </text:p>
            <text:p text:style-name="common-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27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Adres</meta:user-defined>
    <meta:user-defined meta:name="DC.title">Besluit maatwerkvoorschriften, maatwerkvoorschriften, een ontheffing voor werkzaamheden buiten reguliere werktijden met mogelijk geluidsoverlast, Luxemburgweg 5, 4455 TM te Nieuwdorp [Zaaknummer Z2026-MV01]</meta:user-defined>
    <meta:user-defined meta:name="DCTERMS.W3CDTF/DCTERMS.available">2026-08-12</meta:user-defined>
    <meta:user-defined meta:name="DCTERMS.W3CDTF/OVERHEIDop.jaargang">2026</meta:user-defined>
    <meta:user-defined meta:name="OVERHEIDop.publicationIssue">382790</meta:user-defined>
    <meta:user-defined meta:name="OVERHEIDop.GmbID/DC.identifier">gmb-2026-382790</meta:user-defined>
    <meta:user-defined meta:name="OVERHEIDop.versieInformatie"/>
  </office:meta>
</office:document-meta>
</file>