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Louise de Colignylaan 3 te Haarlem, DSO nummer 2026060401646, zaaknummer ODIJ-Z-26-182573</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Haarlem. De melding is gedaan voor de activiteit gesloten bodemenergiesysteem op de locatie Louise de Colignylaan 3 te Haarlem. En Churchilllaan 70 Haarlem zaaknummer ODIJ-Z-26-185910.</text:p>
            <text:p text:style-name="common-al"/>
            <text:p text:style-name="common-al">
            <text:span text:style-name="nadrukvet">Waarom publiceert Omgevingsdienst IJmond dit bericht?</text:span>
          </text:p>
            <text:p text:style-name="common-al"> Dit bericht heeft uitsluitend een informatief karakter. Voor de activiteit gesloten bodemenergiesysteem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278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8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8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Louise de Colignylaan 3 te Haarlem, DSO nummer 2026060401646, zaaknummer ODIJ-Z-26-182573</meta:user-defined>
    <meta:user-defined meta:name="DCTERMS.W3CDTF/DCTERMS.available">2026-08-12</meta:user-defined>
    <meta:user-defined meta:name="DCTERMS.W3CDTF/OVERHEIDop.jaargang">2026</meta:user-defined>
    <meta:user-defined meta:name="OVERHEIDop.publicationIssue">382789</meta:user-defined>
    <meta:user-defined meta:name="OVERHEIDop.GmbID/DC.identifier">gmb-2026-382789</meta:user-defined>
    <meta:user-defined meta:name="OVERHEIDop.versieInformatie"/>
  </office:meta>
</office:document-meta>
</file>