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het brandveilig gebruik van het pand, Willemstraat 55 2613DS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straat 55 2613DS Delft |het brandveilig gebruik van het pand, 09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278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64</meta:user-defined>
    <meta:user-defined meta:name="DCTERMS.abstract">Willemstraat 55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Melding brandveilig gebruik, het brandveilig gebruik van het pand, Willemstraat 55 2613DS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88</meta:user-defined>
    <meta:user-defined meta:name="OVERHEIDop.GmbID/DC.identifier">gmb-2026-382788</meta:user-defined>
    <meta:user-defined meta:name="OVERHEIDop.versieInformatie"/>
  </office:meta>
</office:document-meta>
</file>