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evenementenvergunning Start feestweek Buitenpost op 29 en 30 juli 2027 van 19.00 tot 02.00 uur.</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07-08-2026</text:span> is de volgende aanvraag voor een vergunning/ontheffing binnengekomen:</text:p>
            <text:p text:style-name="common-al">Buitenpost, Nijensteinplein en Kerkstraat, start Feestweek Buitenpost met o.a. livemuziek op 29 en 30 juli 2027 van 19:00 uur tot 02:00 uur.</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827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85</meta:user-defined>
    <meta:user-defined meta:name="DCTERMS.abstract">Start feestweek Buitenpost op 29 en 30 juli 2027 van 19.00 tot 02.00 uur.</meta:user-defined>
    <dc:language>nl</dc:language>
    <meta:user-defined meta:name="OVERHEIDop.locatietype/OVERHEIDop.gebiedsmarkering">Punt</meta:user-defined>
    <meta:user-defined meta:name="DC.title">Gemeente Achtkarspelen - Aanvraag evenementenvergunning Start feestweek Buitenpost op 29 en 30 juli 2027 van 19.00 tot 02.00 uur.</meta:user-defined>
    <meta:user-defined meta:name="DCTERMS.W3CDTF/DCTERMS.available">2026-08-12</meta:user-defined>
    <meta:user-defined meta:name="DCTERMS.W3CDTF/OVERHEIDop.jaargang">2026</meta:user-defined>
    <meta:user-defined meta:name="OVERHEIDop.publicationIssue">382787</meta:user-defined>
    <meta:user-defined meta:name="OVERHEIDop.GmbID/DC.identifier">gmb-2026-382787</meta:user-defined>
    <meta:user-defined meta:name="OVERHEIDop.versieInformatie"/>
  </office:meta>
</office:document-meta>
</file>