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office:automatic-styles>
  <office:body>
    <office:text>
      <text:p text:style-name="new_page_staatscourant"/>
      <text:p text:style-name="single-kop-titel">AANWIJZINGSBESLUIT CAMERATOEZICHT GUIDO GEZELLEHOVE</text:p>
      <text:section text:name="zakelijke-mededeling_id1-3-2" text:style-name="zakelijke-mededeling">
        <text:section text:name="zakelijke-mededeling-tekst_id1-3-2-1" text:style-name="zakelijke-mededeling-tekst">
          <text:section text:name="tekst_id1-3-2-1-1" text:style-name="tekst">
            <text:p text:style-name="common-al">De burgemeester van Nieuwegein; </text:p>
            <text:p text:style-name="common-al">na beraadslaging met de officier van justitie; </text:p>
            <text:p text:style-name="common-al">overwegende dat:</text:p>
            <text:p text:style-name="common-al"/>
            <text:list text:style-name="id1-3-2-1-1-5">
              <text:list-item text:style-override="id1-3-2-1-1-5-1">
                <text:number>1.</text:number>
                <text:p text:style-name="al">de burgemeester, indien dat in het belang van de handhaving van de openbare orde nodig is, bevoegd is om op basis van artikel 151c van de Gemeentewet en artikel 2:77 van de Algemene plaatselijke verordening Nieuwegein voor een bepaalde duur camera’s in te zetten ten behoeve van het toezicht op een openbare plaats; </text:p>
              </text:list-item>
              <text:list-item text:style-override="id1-3-2-1-1-5-2">
                <text:number>2.</text:number>
                <text:p text:style-name="al">op grond van artikel 151c van de Gemeentewet de raad bij verordening de burgemeester de bevoegdheid heeft verleend, indien dat in het belang van de handhaving van de openbare orde noodzakelijk is, te besluiten tot plaatsing van camera's voor een bepaalde duur ten behoeve van het toezicht op een openbare plaats als bedoeld in artikel 1 van de Wet openbare manifestaties en andere bij verordening aan te wijzen plaatsen die voor een ieder toegankelijk zijn. Het betreft dan een plaats die krachtens bestemming of vast gebruik open staat voor het publiek;</text:p>
              </text:list-item>
              <text:list-item text:style-override="id1-3-2-1-1-5-3">
                <text:number>3.</text:number>
                <text:p text:style-name="al">de burgemeester, na overleg met de officier van justitie in het overleg, bedoeld in artikel 13, eerste lid, van de Politiewet 2012, de periode vaststelt waarin in het belang van de handhaving van de openbare orde daadwerkelijk gebruik van de camera's plaatsvindt en de met de camera's gemaakte beelden in elk geval rechtstreeks kunnen worden bekeken;</text:p>
              </text:list-item>
              <text:list-item text:style-override="id1-3-2-1-1-5-4">
                <text:number>4.</text:number>
                <text:p text:style-name="al">de burgemeester zich bedient bij de uitvoering van het in het eerste lid bedoelde besluit van de onder zijn gezag staande politie;</text:p>
              </text:list-item>
              <text:list-item text:style-override="id1-3-2-1-1-5-5">
                <text:number>5.</text:number>
                <text:p text:style-name="al">de aanwezigheid van camera's als bedoeld in het eerste lid op duidelijke wijze kenbaar is voor een ieder die de desbetreffende openbare plaats betreedt;</text:p>
              </text:list-item>
              <text:list-item text:style-override="id1-3-2-1-1-5-6">
                <text:number>6.</text:number>
                <text:p text:style-name="al">met de camera's uitsluitend beelden worden gemaakt van een openbare plaats als bedoeld in artikel 1 van de Wet openbare manifestaties en andere bij verordening aan te wijzen plaatsen die voor een ieder toegankelijk zijn;</text:p>
              </text:list-item>
              <text:list-item text:style-override="id1-3-2-1-1-5-7">
                <text:number>7.</text:number>
                <text:p text:style-name="al">de met de camera's gemaakte beelden mogen in het belang van de handhaving van de openbare orde worden vastgelegd;</text:p>
              </text:list-item>
              <text:list-item text:style-override="id1-3-2-1-1-5-8">
                <text:number>8.</text:number>
                <text:p text:style-name="al">de verwerking van de gegevens, bedoeld in het zesde lid, een verwerking is als bedoeld in de Wet politiegegevens, met dien verstande dat, in afwijking van het bepaalde in artikel 8 van die wet, de vastgelegde beelden na ten hoogste vier weken worden vernietigd en de gegevens, bedoeld in het zesde lid, indien er concrete aanleiding bestaat te vermoeden dat die gegevens noodzakelijk zijn voor de opsporing van een strafbaar feit, ten behoeve van de opsporing van dat strafbare feit kunnen worden verwerkt;</text:p>
              </text:list-item>
              <text:list-item text:style-override="id1-3-2-1-1-5-9">
                <text:number>9.</text:number>
                <text:p text:style-name="al">Uit politie informatie blijkt dat sprake is van ernstige verstoring van de openbare orde en bedreiging van de veiligheid van inwoners in de omgeving van de Guido Gezellehove. De burgemeester vreest voor het voortduren van deze ernstige verstoringen en het bijkomende gevaar voor inwoners in dit gebied. Hierbij verder overwegende dat;</text:p>
              </text:list-item>
            </text:list>
            <text:p text:style-name="common-al"/>
            <text:p text:style-name="common-al">- het cameratoezicht moet worden gezien in samenhang met andere maatregelen in het kader van de bescherming van de openbare orde zoals nauw contact met omwonenden, extra controles en aanwezigheid in de wijk en afstemming met de politie naar aanleiding van verstoring van de openbare orde en incidenten;</text:p>
            <text:p text:style-name="common-al">- van het cameratoezicht een preventieve werking uitgaat;</text:p>
            <text:p text:style-name="common-al">- na overleg met de politie het hierna genoemde gebied is bepaald waar het in het belang van de bescherming van de openbare orde het noodzakelijk is om cameratoezicht in te stellen;</text:p>
            <text:p text:style-name="common-al">- het belang van de bescherming van de openbare orde en de daaronder mede te begrijpen bovengenoemde belangen zwaarder wegen dan het individuele belang van burgers (bescherming van de persoonlijke levenssfeer); </text:p>
            <text:p text:style-name="common-al">- het cameratoezicht in dit gebied voldoet aan de eisen die artikel 151c van de Gemeentewet stelt aan het instellen van cameratoezicht, kenbaarheid van cameratoezicht, proportionaliteit en subsidiariteit;</text:p>
            <text:p text:style-name="common-al">- de duur van de aanwijzing en de omvang van het gebied proportioneel zijn in relatie tot het legitieme doel;</text:p>
            <text:p text:style-name="common-al">- kenbaar is voor alle betrokkenen dat er tijdelijk cameratoezicht zal plaatsvinden door het plaatsen van mededelingen;</text:p>
            <text:p text:style-name="common-al">de termijn van plaatsing niet langer zal zijn dan tot en met 17 augustus 2026.</text:p>
            <text:p text:style-name="common-al"/>
            <text:p text:style-name="common-al">gelet op het bepaalde in artikel 151c van de Gemeentewet en artikel 2:77 van de Algemene</text:p>
            <text:p text:style-name="common-al">plaatselijke verordening Nieuwegein;</text:p>
            <text:p text:style-name="common-al">
            <text:span text:style-name="nadrukvet">BESLUIT</text:span> het volgende:</text:p>
            <text:p text:style-name="common-al">
            <text:span text:style-name="nadrukvet">Artikel 1</text:span>
          </text:p>
            <text:p text:style-name="common-al">Het hierna volgende gebied wordt aangewezen als gebied waar tot en met 17 augustus 2026</text:p>
            <text:p text:style-name="common-al">cameratoezicht plaatsvindt als bedoeld in artikel 2:77 Algemene plaatselijke verordening gemeente Nieuwegein en artikel 151c Gemeentewet:</text:p>
            <text:p text:style-name="common-al"/>
            <text:p text:style-name="common-al">
            <text:span text:style-name="nadrukvet">Guido Gezellehove</text:span>
          </text:p>
            <text:p text:style-name="common-al"/>
            <text:p text:style-name="common-al">
            <text:span text:style-name="nadrukvet">Artikel 2</text:span>
          </text:p>
            <text:p text:style-name="common-al">Dit besluit treedt de dag na bekendmaking in werking tot en met 17 augustus 2026.</text:p>
            <text:p text:style-name="common-al"/>
            <text:p text:style-name="common-al">
            <text:span text:style-name="nadrukvet">Artikel 3</text:span>
          </text:p>
            <text:p text:style-name="common-al">Dit besluit wordt aangehaald ais: "Aanwijzingsbesluit cameratoezicht Guido Gezellehove"</text:p>
            <text:p text:style-name="common-al"/>
            <text:p text:style-name="common-al">Aldus vastgesteld op 07-08-2026,</text:p>
            <text:p text:style-name="last-al">De burgemeester van Nieuwegei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8277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7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7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Nieuwegein</meta:user-defined>
    <meta:user-defined meta:name="OVERHEIDop.Rubriek/DC.type">omgevingsmeld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AANWIJZINGSBESLUIT CAMERATOEZICHT GUIDO GEZELLEHOVE</meta:user-defined>
    <meta:user-defined meta:name="DCTERMS.W3CDTF/DCTERMS.available">2026-08-10</meta:user-defined>
    <meta:user-defined meta:name="DCTERMS.W3CDTF/OVERHEIDop.jaargang">2026</meta:user-defined>
    <meta:user-defined meta:name="OVERHEIDop.publicationIssue">382778</meta:user-defined>
    <meta:user-defined meta:name="OVERHEIDop.GmbID/DC.identifier">gmb-2026-382778</meta:user-defined>
    <meta:user-defined meta:name="OVERHEIDop.versieInformatie"/>
  </office:meta>
</office:document-meta>
</file>