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4021 / Verlengen beslistermijn / Rijksweg 20, 6067 AB te Linne / Maasgouw / bekendgemaakt op 30 juli 2026 / het bouwen van een hobby paardenstal, opslagruimte en legalisatie van een rijb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4021 / Verlengen beslistermijn / Rijksweg 20, 6067 AB te Linne / Maasgouw / bekendgemaakt op 30 juli 2026 / het bouwen van een hobby paardenstal, opslagruimte en legalisatie van een rijba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4021 </meta:user-defined>
    <dc:language>nl</dc:language>
    <meta:user-defined meta:name="OVERHEIDop.locatietype/OVERHEIDop.gebiedsmarkering">Adres</meta:user-defined>
    <meta:user-defined meta:name="DC.title">Z2026-00004021 / Verlengen beslistermijn / Rijksweg 20, 6067 AB te Linne / Maasgouw / bekendgemaakt op 30 juli 2026 / het bouwen van een hobby paardenstal, opslagruimte en legalisatie van een rijba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77</meta:user-defined>
    <meta:user-defined meta:name="OVERHEIDop.GmbID/DC.identifier">gmb-2026-382777</meta:user-defined>
    <meta:user-defined meta:name="OVERHEIDop.versieInformatie"/>
  </office:meta>
</office:document-meta>
</file>