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wijzigen van de gevel "VVE De Drieling" aan de Hoofstraat 31 t/m 51,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wijzigen van de gevel "VVE De Drieling" aan de Hoofstraat 31 t/m 51, Alphen aan den Rijn, geregistreerd onder nr. 04843956847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6-08-2026. De gemeente neemt daarover waarschijnlijk voor 01-10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27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56847</meta:user-defined>
    <meta:user-defined meta:name="DCTERMS.abstract">Aanvraag vergunning voor het wijzigen van de gevel "VVE De Drieling" aan de Hoofstraat 31 t/m 51, Alphen aan den Rijn</meta:user-defined>
    <dc:language>nl</dc:language>
    <meta:user-defined meta:name="OVERHEIDop.locatietype/OVERHEIDop.gebiedsmarkering">Vlak</meta:user-defined>
    <meta:user-defined meta:name="DC.title">Aanvraag vergunning voor het wijzigen van de gevel "VVE De Drieling" aan de Hoofstraat 31 t/m 51, Alphen aan den Rij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76</meta:user-defined>
    <meta:user-defined meta:name="OVERHEIDop.GmbID/DC.identifier">gmb-2026-382776</meta:user-defined>
    <meta:user-defined meta:name="OVERHEIDop.versieInformatie"/>
  </office:meta>
</office:document-meta>
</file>