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205 / Verlengen beslistermijn / De Peel 13h-335, 6097 NL te Heel / Maasgouw / bekendgemaakt op 29 juli 2026 / het permanent bewonen van een chal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6205 / Verlengen beslistermijn / De Peel 13h-335, 6097 NL te Heel / Maasgouw / bekendgemaakt op 29 juli 2026 / het permanent bewonen van een chale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38277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77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Maasgouw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meta:user-defined meta:name="OVERHEIDop.referentienummer">Z2026-00006205 </meta:user-defined>
    <dc:language>nl</dc:language>
    <meta:user-defined meta:name="OVERHEIDop.locatietype/OVERHEIDop.gebiedsmarkering">Adres</meta:user-defined>
    <meta:user-defined meta:name="DC.title">Z2026-00006205 / Verlengen beslistermijn / De Peel 13h-335, 6097 NL te Heel / Maasgouw / bekendgemaakt op 29 juli 2026 / het permanent bewonen van een chale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2775</meta:user-defined>
    <meta:user-defined meta:name="OVERHEIDop.GmbID/DC.identifier">gmb-2026-382775</meta:user-defined>
    <meta:user-defined meta:name="OVERHEIDop.versieInformatie"/>
  </office:meta>
</office:document-meta>
</file>