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Tienhonderdse Middenweg 24, 4506 HS Cadzand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Tienhonderdse Middenweg 24  te Cadzand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vergroten van de kelder woning Catsand Island type 2A op het adres Tienhonderdse Middenweg 24  te Cadzand (CLZ-00014261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27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261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Aanvraag omgevingsvergunning Tienhonderdse Middenweg 24, 4506 HS Cadzand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773</meta:user-defined>
    <meta:user-defined meta:name="OVERHEIDop.GmbID/DC.identifier">gmb-2026-382773</meta:user-defined>
    <meta:user-defined meta:name="OVERHEIDop.versieInformatie"/>
  </office:meta>
</office:document-meta>
</file>