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nnengekomen aanvraag: Evenementenvergunning Brand Bier Oktoberfest van 18 september 2026 t/m 20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aanvraag evenementenvergunning ontvangen op 10 juli 2026 voor het organiseren van het Brand Bier Oktoberfest van 18 september 2026 t/m 20 september 2026 op de hoek Bemelerweg/Kenkersweg , 6301 BG te Valkenbur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827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Valkenburg aan de Geul</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40</meta:user-defined>
    <meta:user-defined meta:name="DCTERMS.abstract">Betreft: Aanvraag, evenementenvergunning Brand Bier Oktoberfest </meta:user-defined>
    <dc:language>nl</dc:language>
    <meta:user-defined meta:name="OVERHEIDop.locatietype/OVERHEIDop.gebiedsmarkering">Punt</meta:user-defined>
    <meta:user-defined meta:name="DC.title">Binnengekomen aanvraag: Evenementenvergunning Brand Bier Oktoberfest van 18 september 2026 t/m 20 september 2026</meta:user-defined>
    <meta:user-defined meta:name="DCTERMS.W3CDTF/DCTERMS.available">2026-08-12</meta:user-defined>
    <meta:user-defined meta:name="DCTERMS.W3CDTF/OVERHEIDop.jaargang">2026</meta:user-defined>
    <meta:user-defined meta:name="OVERHEIDop.publicationIssue">382769</meta:user-defined>
    <meta:user-defined meta:name="OVERHEIDop.GmbID/DC.identifier">gmb-2026-382769</meta:user-defined>
    <meta:user-defined meta:name="OVERHEIDop.versieInformatie"/>
  </office:meta>
</office:document-meta>
</file>