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8579 / Evenementenmelding / Oudeweg 80, 6067 CA te Linne / Maasgouw / bekendgemaakt op 5 augustus 2026 / het organiseren en houden van het evenement “Open dag Technische Alliantie” op 4 september 2026 van 10.00 uur tot 18.00 uur en op 5 september 2026 van 10.00 uur tot 18.0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8579 / Evenementenmelding / Oudeweg 80, 6067 CA te Linne / Maasgouw / bekendgemaakt op 5 augustus 2026 / het organiseren en houden van het evenement “Open dag Technische Alliantie” op 4 september 2026 van 10.00 uur tot 18.00 uur en op 5 september 2026 van 10.00 uur tot 18.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8579 </meta:user-defined>
    <dc:language>nl</dc:language>
    <meta:user-defined meta:name="OVERHEIDop.locatietype/OVERHEIDop.gebiedsmarkering">Adres</meta:user-defined>
    <meta:user-defined meta:name="DC.title">Z2026-00008579 / Evenementenmelding / Oudeweg 80, 6067 CA te Linne / Maasgouw / bekendgemaakt op 5 augustus 2026 / het organiseren en houden van het evenement “Open dag Technische Alliantie” op 4 september 2026 van 10.00 uur tot 18.00 uur en op 5 september 2026 van 10.00 uur tot 18.00 uur / Activiteit: Evenement overi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67</meta:user-defined>
    <meta:user-defined meta:name="OVERHEIDop.GmbID/DC.identifier">gmb-2026-382767</meta:user-defined>
    <meta:user-defined meta:name="OVERHEIDop.versieInformatie"/>
  </office:meta>
</office:document-meta>
</file>