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lhelminastraat 54-1 1054W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3 warmtepompen op de balkons aan de achtergevel ter hoogte van de 1e-, 2e- en 3e verdieping van het gebouw</text:p>
            <text:p text:style-name="common-al">Zaakadres: Wilhelminastraat 54-1 1054WK Amsterdam</text:p>
            <text:p text:style-name="common-al">Datum ontvangst: 29-06-2026</text:p>
            <text:p text:style-name="common-al">Zaaknummer: Z2026-028549</text:p>
            <text:p text:style-name="common-al">DSO-nummer: 202606290169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76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549</meta:user-defined>
    <meta:user-defined meta:name="DCTERMS.abstract">plaatsen van 3 warmtepompen op de balkons aan de achtergevel ter hoogte van de 1e-, 2e- en 3e verdieping van het 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ilhelminastraat 54-1 1054WK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65</meta:user-defined>
    <meta:user-defined meta:name="OVERHEIDop.GmbID/DC.identifier">gmb-2026-382765</meta:user-defined>
    <meta:user-defined meta:name="OVERHEIDop.versieInformatie"/>
  </office:meta>
</office:document-meta>
</file>