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633 / Evenementenmelding / Bosveld 6-8, 6099 AN te Beegden / Maasgouw / bekendgemaakt op 3 augustus 2026 / het organiseren en houden van het evenement ‘Buurt BBQ Bosveld’ op 18 september 2026 van 17.00 uur tot 23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633 / Evenementenmelding / Bosveld 6-8, 6099 AN te Beegden / Maasgouw / bekendgemaakt op 3 augustus 2026 / het organiseren en houden van het evenement ‘Buurt BBQ Bosveld’ op 18 september 2026 van 17.00 uur tot 23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10633 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Z2026-00010633 / Evenementenmelding / Bosveld 6-8, 6099 AN te Beegden / Maasgouw / bekendgemaakt op 3 augustus 2026 / het organiseren en houden van het evenement ‘Buurt BBQ Bosveld’ op 18 september 2026 van 17.00 uur tot 23.00 uur / Activiteit: Evenement overi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62</meta:user-defined>
    <meta:user-defined meta:name="OVERHEIDop.GmbID/DC.identifier">gmb-2026-382762</meta:user-defined>
    <meta:user-defined meta:name="OVERHEIDop.versieInformatie"/>
  </office:meta>
</office:document-meta>
</file>