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beglazing en het vervangen van ramen in de voorgevel van de woning op de locatie Nieuwstraat 68 te Dordrecht zaaknummer 90036256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de beglazing en het vervangen van ramen in de voorgevel van de woning op de locatie Nieuwstraat 68 te Dordrecht</text:span>
          </text:p>
            <text:p text:style-name="common-al">De gemeente Dordrecht heeft een vergunning verleend. De gemeente geeft hiermee toestemming voor het vervangen van de beglazing en het vervangen van ramen in de voorgevel van de woning op de locatie Nieuwstraat 6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Nieuwstraat 68 te Dordrecht. U kunt nu reageren als u het hier niet mee eens bent.</text:p>
            <text:p text:style-name="common-al"/>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27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de beglazing en het vervangen van ramen in de voorgevel van de woning op de locatie Nieuwstraat 68 te Dordrecht zaaknummer 9003625650</meta:user-defined>
    <meta:user-defined meta:name="DCTERMS.W3CDTF/DCTERMS.available">2026-08-12</meta:user-defined>
    <meta:user-defined meta:name="DCTERMS.W3CDTF/OVERHEIDop.jaargang">2026</meta:user-defined>
    <meta:user-defined meta:name="OVERHEIDop.publicationIssue">382761</meta:user-defined>
    <meta:user-defined meta:name="OVERHEIDop.GmbID/DC.identifier">gmb-2026-382761</meta:user-defined>
    <meta:user-defined meta:name="OVERHEIDop.versieInformatie"/>
  </office:meta>
</office:document-meta>
</file>