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aanvraag - omgevingsvergunning - bouwen mantelzorgwoning - Plein 21 A, 5481VS Schij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op 8 mei 2026 ingediende aanvraag om een omgevingsvergunning (met kenmerk OW-2026-2242) voor het bouwen mantelzorgwonin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276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-2026-2242</meta:user-defined>
    <meta:user-defined meta:name="DCTERMS.abstract">Gemeente Meierijstad – Ingetrokken aanvraag - omgevingsvergunning - bouwen mantelzorgwoning - Plein 21 A, 5481VS Schijndel</meta:user-defined>
    <dc:language>nl</dc:language>
    <meta:user-defined meta:name="OVERHEIDop.locatietype/OVERHEIDop.gebiedsmarkering">Adres</meta:user-defined>
    <meta:user-defined meta:name="DC.title">Gemeente Meierijstad – Ingetrokken aanvraag - omgevingsvergunning - bouwen mantelzorgwoning - Plein 21 A, 5481VS Schijnd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60</meta:user-defined>
    <meta:user-defined meta:name="OVERHEIDop.GmbID/DC.identifier">gmb-2026-382760</meta:user-defined>
    <meta:user-defined meta:name="OVERHEIDop.versieInformatie"/>
  </office:meta>
</office:document-meta>
</file>