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966 / Sloopmelding / Eikelenkamp 3, 6097 ES te Heel / Maasgouw / bekendgemaakt op 4 augustus 2026 / het verwijderen van asbest / Activiteit: Sloopwerkzaamheden aan bouwwer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966 / Sloopmelding / Eikelenkamp 3, 6097 ES te Heel / Maasgouw / bekendgemaakt op 4 augustus 2026 / het verwijderen van asbest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aasgouw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0966 </meta:user-defined>
    <dc:language>nl</dc:language>
    <meta:user-defined meta:name="OVERHEIDop.locatietype/OVERHEIDop.gebiedsmarkering">Adres</meta:user-defined>
    <meta:user-defined meta:name="DC.title">Z2026-00010966 / Sloopmelding / Eikelenkamp 3, 6097 ES te Heel / Maasgouw / bekendgemaakt op 4 augustus 2026 / het verwijderen van asbest / Activiteit: Sloopwerkzaamheden aan bouwwerk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58</meta:user-defined>
    <meta:user-defined meta:name="OVERHEIDop.GmbID/DC.identifier">gmb-2026-382758</meta:user-defined>
    <meta:user-defined meta:name="OVERHEIDop.versieInformatie"/>
  </office:meta>
</office:document-meta>
</file>