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974 / Sloopmelding / Boekenderweg 28a, 6017 CP te Thorn / Maasgouw / bekendgemaakt op 3 augustus 2026 / het slopen van een bouwwerk of gedeelte daarvan, een tuinbouwkas / Activiteit: Sloopwerkzaamheden aan bouwwer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0974 / Sloopmelding / Boekenderweg 28a, 6017 CP te Thorn / Maasgouw / bekendgemaakt op 3 augustus 2026 / het slopen van een bouwwerk of gedeelte daarvan, een tuinbouwkas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aasgouw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10974 </meta:user-defined>
    <dc:language>nl</dc:language>
    <meta:user-defined meta:name="OVERHEIDop.locatietype/OVERHEIDop.gebiedsmarkering">Adres</meta:user-defined>
    <meta:user-defined meta:name="DC.title">Z2026-00010974 / Sloopmelding / Boekenderweg 28a, 6017 CP te Thorn / Maasgouw / bekendgemaakt op 3 augustus 2026 / het slopen van een bouwwerk of gedeelte daarvan, een tuinbouwkas / Activiteit: Sloopwerkzaamheden aan bouwwerk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55</meta:user-defined>
    <meta:user-defined meta:name="OVERHEIDop.GmbID/DC.identifier">gmb-2026-382755</meta:user-defined>
    <meta:user-defined meta:name="OVERHEIDop.versieInformatie"/>
  </office:meta>
</office:document-meta>
</file>