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127 / Aanvraag omgevingsvergunning / Daalstraat 9, 6017 AD te Thorn / Maasgouw / ingekomen 4 augustus 2026 / het onderhoud en renovatie van Huize Thorensis – additionele activiteit aanvr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127 / Aanvraag omgevingsvergunning / Daalstraat 9, 6017 AD te Thorn / Maasgouw / ingekomen 4 augustus 2026 / het onderhoud en renovatie van Huize Thorensis – additionele activiteit aanvragen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127 </meta:user-defined>
    <dc:language>nl</dc:language>
    <meta:user-defined meta:name="OVERHEIDop.locatietype/OVERHEIDop.gebiedsmarkering">Adres</meta:user-defined>
    <meta:user-defined meta:name="DC.title">Z2026-00011127 / Aanvraag omgevingsvergunning / Daalstraat 9, 6017 AD te Thorn / Maasgouw / ingekomen 4 augustus 2026 / het onderhoud en renovatie van Huize Thorensis – additionele activiteit aanvra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50</meta:user-defined>
    <meta:user-defined meta:name="OVERHEIDop.GmbID/DC.identifier">gmb-2026-382750</meta:user-defined>
    <meta:user-defined meta:name="OVERHEIDop.versieInformatie"/>
  </office:meta>
</office:document-meta>
</file>