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1028 / Aanvraag omgevingsvergunning / Suikerdoossingel 48, 6051 HR te Maasbracht / Maasgouw / ingekomen 30 juli 2026 / het nieuw bouwen van een woonh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11028 / Aanvraag omgevingsvergunning / Suikerdoossingel 48, 6051 HR te Maasbracht / Maasgouw / ingekomen 30 juli 2026 / het nieuw bouwen van een woonhuis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8274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4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4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1028 </meta:user-defined>
    <dc:language>nl</dc:language>
    <meta:user-defined meta:name="OVERHEIDop.locatietype/OVERHEIDop.gebiedsmarkering">Adres</meta:user-defined>
    <meta:user-defined meta:name="DC.title">Z2026-00011028 / Aanvraag omgevingsvergunning / Suikerdoossingel 48, 6051 HR te Maasbracht / Maasgouw / ingekomen 30 juli 2026 / het nieuw bouwen van een woonhuis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2747</meta:user-defined>
    <meta:user-defined meta:name="OVERHEIDop.GmbID/DC.identifier">gmb-2026-382747</meta:user-defined>
    <meta:user-defined meta:name="OVERHEIDop.versieInformatie"/>
  </office:meta>
</office:document-meta>
</file>