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reclame t.b.v. geldautomaat in de winkel aan Lavendelplein 2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4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7 augustus 2026. De gemeente Barneveld neemt daarover waarschijnlijk binnen 8 weken na 7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27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plaatsen van reclame t.b.v. geldautomaat in de winkel aan Lavendelplein 2 Barneve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44</meta:user-defined>
    <meta:user-defined meta:name="OVERHEIDop.GmbID/DC.identifier">gmb-2026-382744</meta:user-defined>
    <meta:user-defined meta:name="OVERHEIDop.versieInformatie"/>
  </office:meta>
</office:document-meta>
</file>