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11010 / Aanvraag omgevingsvergunning / Raadhuisstraat 14, 6109 AR te Ohé en Laak / Maasgouw / ingekomen 30 juli 2026 / het verbouwen van e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2026-00011010 / Aanvraag omgevingsvergunning / Raadhuisstraat 14, 6109 AR te Ohé en Laak / Maasgouw / ingekomen 30 juli 2026 / het verbouwen van een woning</text:p>
            <text:p text:style-name="common-al">
            <text:span text:style-name="nadrukvet">
              <text:span text:style-name="nadrukondlijn">Attentie</text:span>
            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last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8273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3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3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Maasgouw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11010 </meta:user-defined>
    <dc:language>nl</dc:language>
    <meta:user-defined meta:name="OVERHEIDop.locatietype/OVERHEIDop.gebiedsmarkering">Adres</meta:user-defined>
    <meta:user-defined meta:name="DC.title">Z2026-00011010 / Aanvraag omgevingsvergunning / Raadhuisstraat 14, 6109 AR te Ohé en Laak / Maasgouw / ingekomen 30 juli 2026 / het verbouwen van een woning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2739</meta:user-defined>
    <meta:user-defined meta:name="OVERHEIDop.GmbID/DC.identifier">gmb-2026-382739</meta:user-defined>
    <meta:user-defined meta:name="OVERHEIDop.versieInformatie"/>
  </office:meta>
</office:document-meta>
</file>