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üchnerweg 2, 2803G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0 augustus 2026 een aanvraag om een omgevingsvergunning ontvangen. Het gaat over het herstel van parkeergarage P3 Groene Hart Ziekenhuis op de locatie Büchnerweg 2, 2803GR Gouda. De aanvraag is geregistreerd onder kenmerk 2026-00019708. De aanvraag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27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08</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üchnerweg 2, 2803GR Gouda</meta:user-defined>
    <meta:user-defined meta:name="DCTERMS.W3CDTF/DCTERMS.available">2026-08-12</meta:user-defined>
    <meta:user-defined meta:name="DCTERMS.W3CDTF/OVERHEIDop.jaargang">2026</meta:user-defined>
    <meta:user-defined meta:name="OVERHEIDop.publicationIssue">382734</meta:user-defined>
    <meta:user-defined meta:name="OVERHEIDop.GmbID/DC.identifier">gmb-2026-382734</meta:user-defined>
    <meta:user-defined meta:name="OVERHEIDop.versieInformatie"/>
  </office:meta>
</office:document-meta>
</file>