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het Festival Voor de Vloed 2026 op 25 en 26 september 2026 op de locatie Hofstraat 2 te Dordrecht zaaknummer 900368799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het Festival Voor de Vloed 2026 op 25 en 26 september 2026 op de locatie Hof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27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het Festival Voor de Vloed 2026 op 25 en 26 september 2026 op de locatie Hofstraat 2 te Dordrecht zaaknummer 9003687996</meta:user-defined>
    <meta:user-defined meta:name="DCTERMS.W3CDTF/DCTERMS.available">2026-08-12</meta:user-defined>
    <meta:user-defined meta:name="DCTERMS.W3CDTF/OVERHEIDop.jaargang">2026</meta:user-defined>
    <meta:user-defined meta:name="OVERHEIDop.publicationIssue">382729</meta:user-defined>
    <meta:user-defined meta:name="OVERHEIDop.GmbID/DC.identifier">gmb-2026-382729</meta:user-defined>
    <meta:user-defined meta:name="OVERHEIDop.versieInformatie"/>
  </office:meta>
</office:document-meta>
</file>