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Ingetrokken vergunning prostitutiebedrijf Kelly Kamerverhuur, St Antoniusstraat 4 5616R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5-004671</text:p>
            <text:p text:style-name="common-al">Omschrijving: prostitutiebedrijf Kelly Kamerverhuur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 Antoniusstraat 4 5616RT Eindhoven</text:p>
              </text:list-item>
            </text:list>
            <text:p text:style-name="common-al">Soort aanvraag: APV Exploitatievergunning</text:p>
            <text:p text:style-name="common-al">Besluit: Ingetrokken vergunning</text:p>
            <text:p text:style-name="common-al">Datum verzending: 10-08-2026</text:p>
            <text:p text:style-name="common-al">Heeft u direct belang bij deze beslissing? Dan kunt u binnen zes weken, na 10-08-2026, schriftelijk bezwaar maken. U kunt het bezwaarschrift richten aan de burgemeester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272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5-004671</meta:user-defined>
    <meta:user-defined meta:name="DCTERMS.abstract">prostitutiebedrijf Kelly Kamerverhuur</meta:user-defined>
    <dc:language>nl</dc:language>
    <meta:user-defined meta:name="OVERHEIDop.locatietype/OVERHEIDop.gebiedsmarkering">Punt</meta:user-defined>
    <meta:user-defined meta:name="DC.title">Besluit: Ingetrokken vergunning prostitutiebedrijf Kelly Kamerverhuur, St Antoniusstraat 4 5616RT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28</meta:user-defined>
    <meta:user-defined meta:name="OVERHEIDop.GmbID/DC.identifier">gmb-2026-382728</meta:user-defined>
    <meta:user-defined meta:name="OVERHEIDop.versieInformatie"/>
  </office:meta>
</office:document-meta>
</file>