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Taksteeg 14 1012P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Taksteeg 14 1012PB Amsterdam</text:p>
            <text:p text:style-name="common-al">Datum ontvangst: 09-08-2026</text:p>
            <text:p text:style-name="common-al">Zaaknummer: Z2026-035273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72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2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2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27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Taksteeg 14 1012PB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27</meta:user-defined>
    <meta:user-defined meta:name="OVERHEIDop.GmbID/DC.identifier">gmb-2026-382727</meta:user-defined>
    <meta:user-defined meta:name="OVERHEIDop.versieInformatie"/>
  </office:meta>
</office:document-meta>
</file>