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Petroleumhavenweg 4, Amsterdam - Voortzetten bestaande, vergunde gebruik van het terrein - Coentunnel Company B.V.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voortzetten van het bestaande, vergunde gebruik van het terrein en de aanwezige bouwwerken als werk- en opslaglocatie ten behoeve van de uitvoering van het Rijkswaterstaatcontract voor het beheer en onderhoud van rijksinfrastructuur.</text:p>
            <text:p text:style-name="common-al">De omgevingsvergunning geldt tot en met 10 augustus 2038, waarmee een instandhoudingstermijn van maximaal 12 jaar wordt toegestaan. </text:p>
            <text:p text:style-name="common-al">Aanvrager: Coentunnel Company B.V.</text:p>
            <text:p text:style-name="common-al">Zaaknummer: OD2026-0036805</text:p>
            <text:p text:style-name="common-al">DSO nummer: 2026060900189</text:p>
            <text:p text:style-name="common-al">Uitkomst besluit: verleend</text:p>
            <text:p text:style-name="common-al">Datum besluit: 10-08-2026</text:p>
            <text:p text:style-name="common-al">Bezwaar in te dienen tot en met: 21-09-2026</text:p>
            <text:p text:style-name="common-al">Namens: Gemeente Amsterdam</text:p>
            <text:p text:style-name="common-al">Wilt u de gepubliceerde documenten behorende bij deze bekendmaking in zien, klik dan <text:a xlink:href="https://edataloket.odnzkg.nl/?q={%22search%22:%22OD2026-0036805%22,%22aggs%22:{%22odnzkg_zaak_nummer%22:{%22key%22:%22odnzkg_zaak_nummer%22,%22field%22:%22odnzkg.zaak.nummer.keyword%22,%22fields%22:[],%22type%22:%22keyword%22,%22data%22:[%22OD2026-0036805%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71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1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1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6805</meta:user-defined>
    <meta:user-defined meta:name="DCTERMS.abstract">het voortzetten van het bestaande, vergunde gebruik van het terrein</meta:user-defined>
    <dc:language>nl</dc:language>
    <meta:user-defined meta:name="OVERHEIDop.locatietype/OVERHEIDop.gebiedsmarkering">Vlak</meta:user-defined>
    <meta:user-defined meta:name="OVERHEIDop.locatietype/OVERHEIDop.gebiedsmarkering">Punt</meta:user-defined>
    <meta:user-defined meta:name="DC.title">Vergunning verleend - Petroleumhavenweg 4, Amsterdam - Voortzetten bestaande, vergunde gebruik van het terrein - Coentunnel Company B.V.</meta:user-defined>
    <meta:user-defined meta:name="DCTERMS.W3CDTF/DCTERMS.available">2026-08-12</meta:user-defined>
    <meta:user-defined meta:name="DCTERMS.W3CDTF/OVERHEIDop.jaargang">2026</meta:user-defined>
    <meta:user-defined meta:name="OVERHEIDop.publicationIssue">382710</meta:user-defined>
    <meta:user-defined meta:name="OVERHEIDop.GmbID/DC.identifier">gmb-2026-382710</meta:user-defined>
    <meta:user-defined meta:name="OVERHEIDop.versieInformatie"/>
  </office:meta>
</office:document-meta>
</file>